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fo:font-weight="bold" style:font-weight-asian="bold" style:font-weight-complex="bold"/>
    </style:style>
    <style:style style:name="T3" style:parent-style-name="Standardnípísmoodstavce" style:family="text">
      <style:text-properties fo:font-weight="bold" style:font-weight-asian="bold" style:font-weight-complex="bold" fo:font-size="20pt" style:font-size-asian="20pt" style:font-size-complex="20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6" style:parent-style-name="Standard" style:family="paragraph">
      <style:text-properties fo:font-size="20pt" style:font-size-asian="20pt" style:font-size-complex="20pt"/>
    </style:style>
    <style:style style:name="P7" style:parent-style-name="Standard" style:family="paragraph">
      <style:text-properties fo:font-size="20pt" style:font-size-asian="20pt" style:font-size-complex="20pt"/>
    </style:style>
    <style:style style:name="P8" style:parent-style-name="Standard" style:family="paragraph">
      <style:text-properties fo:font-size="20pt" style:font-size-asian="20pt" style:font-size-complex="20pt"/>
    </style:style>
    <style:style style:name="P9" style:parent-style-name="Standard" style:family="paragraph">
      <style:text-properties fo:font-size="20pt" style:font-size-asian="20pt" style:font-size-complex="20pt"/>
    </style:style>
    <style:style style:name="P10" style:parent-style-name="Standard" style:family="paragraph">
      <style:text-properties fo:font-size="20pt" style:font-size-asian="20pt" style:font-size-complex="20pt"/>
    </style:style>
    <style:style style:name="P11" style:parent-style-name="Standard" style:family="paragraph">
      <style:text-properties fo:font-size="20pt" style:font-size-asian="20pt" style:font-size-complex="20pt"/>
    </style:style>
    <style:style style:name="P12" style:parent-style-name="Standard" style:family="paragraph">
      <style:text-properties fo:font-size="20pt" style:font-size-asian="20pt" style:font-size-complex="20pt"/>
    </style:style>
    <style:style style:name="P13" style:parent-style-name="Standard" style:family="paragraph">
      <style:text-properties fo:font-size="20pt" style:font-size-asian="20pt" style:font-size-complex="20pt"/>
    </style:style>
    <style:style style:name="P14" style:parent-style-name="Standard" style:family="paragraph">
      <style:text-properties fo:font-size="20pt" style:font-size-asian="20pt" style:font-size-complex="20pt"/>
    </style:style>
    <style:style style:name="P15" style:parent-style-name="Standard" style:family="paragraph">
      <style:text-properties fo:font-size="20pt" style:font-size-asian="20pt" style:font-size-complex="20pt"/>
    </style:style>
    <style:style style:name="P16" style:parent-style-name="Standard" style:family="paragraph">
      <style:text-properties fo:font-size="20pt" style:font-size-asian="20pt" style:font-size-complex="20pt"/>
    </style:style>
  </office:automatic-styles>
  <office:body>
    <office:text text:use-soft-page-breaks="true">
      <text:p text:style-name="P1"><text:span text:style-name="T2"><text:s text:c="4"/></text:span><text:span text:style-name="T3"><text:s text:c="4"/>První informace k pobytu ve školce <text:s/></text:span></text:p>
      <text:p text:style-name="P4"/>
      <text:p text:style-name="P5"/>
      <text:p text:style-name="P6">Přivádějte děti do 8.00 / poté se mš uzamyká /Pokud se z nějakého důvodu zpozdíte, musíte se ohlásit zvonkem /</text:p>
      <text:p text:style-name="P7">Pokud budete chodit pro<text:s/>děti po obědě, vyzvedávejte si je do 12.15 / vyčkejte na chodbě nebo v šatně dětí /</text:p>
      <text:p text:style-name="P8">Po příchodu do mš odveďte děti do šatny v suterénu, kam si odložíte obuv a bundy. Pokračujte dále do šaten podle oddělení, kam budou děti zařazeny.</text:p>
      <text:p text:style-name="P9">Na pobyt ve třídě dětem<text:s/>přineste bačkory / ne pantofle /, tepláky, ponožky, holčičkám zástěry. Na spaní pyžamka / volte přiměřeně k počasí / Do šaten náhradní oblečení – spodní prádlo, tepláky, ponožky. Pro pobyt venku kalhoty a starší obuv / ničí se při jízdě na motorkách /</text:p>
      <text:p text:style-name="P10">Vše<text:s/>si raději označte nebo podepište!</text:p>
      <text:p text:style-name="P11">S sebou plastový hrníček a dětský zubní kartáček / podepsané /</text:p>
      <text:p text:style-name="P12">Čtěte informace pro rodiče na dveřích a na domečku v suterénu !!!!!</text:p>
      <text:p text:style-name="P13">Pokud vaše dítě nebude moci nastoupi<text:bookmark-start text:name="_GoBack"/><text:bookmark-end text:name="_GoBack"/>t z důvodu nemoci <text:s/>1.9.2016, odhlaste si oběd u <text:s/>paní kuchařky na čísle :733320027</text:p>
      <text:p text:style-name="P14">Další informace Vám předáme na společné zahajovací schůzce /termín upřesníme/, kde Vás seznámíme s vnitřním řádem mš, školním vzdělávacím programem, školním řádem.</text:p>
      <text:p text:style-name="P15"><text:s text:c="21"/>Těšíme se na spolupráci s Vámi</text:p>
      <text:p text:style-name="P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creator>Admin</dc:creator>
    <meta:creation-date>2010-06-29T10:21:00Z</meta:creation-date>
    <dc:date>2016-08-19T07:56:00Z</dc:date>
    <meta:print-date>2016-08-19T04:39:00Z</meta:print-date>
    <meta:template xlink:href="Normal" xlink:type="simple"/>
    <meta:editing-cycles>7</meta:editing-cycles>
    <meta:editing-duration>PT768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73" meta:character-count="1193" meta:row-count="8" meta:non-whitespace-character-count="1022"/>
  </office:meta>
</office:document-meta>
</file>